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細明體" svg:font-family="細明體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text-properties style:font-name="微軟正黑體" style:font-name-asian="微軟正黑體" style:language-asian="zh" style:country-asian="TW"/>
    </style:style>
    <style:style style:name="P2" style:family="paragraph" style:parent-style-name="Standard">
      <style:paragraph-properties fo:text-align="center" style:justify-single-word="false"/>
      <style:text-properties style:font-name="微軟正黑體" style:font-name-asian="微軟正黑體" style:language-asian="zh" style:country-asian="TW"/>
    </style:style>
    <style:style style:name="P3" style:family="paragraph" style:parent-style-name="Standard">
      <style:paragraph-properties fo:text-align="start" style:justify-single-word="false"/>
      <style:text-properties style:font-name="微軟正黑體" style:font-name-asian="微軟正黑體" style:language-asian="zh" style:country-asian="TW"/>
    </style:style>
    <style:style style:name="P4" style:family="paragraph" style:parent-style-name="Standard">
      <style:paragraph-properties fo:text-align="start" style:justify-single-word="false"/>
      <style:text-properties fo:font-variant="normal" fo:text-transform="none" fo:color="#000000" style:font-name="微軟正黑體" fo:letter-spacing="normal" style:font-name-asian="微軟正黑體" style:language-asian="zh" style:country-asian="TW"/>
    </style:style>
    <style:style style:name="P5" style:family="paragraph" style:parent-style-name="Standard">
      <style:paragraph-properties fo:text-align="start" style:justify-single-word="false"/>
      <style:text-properties fo:font-variant="normal" fo:text-transform="none" fo:color="#000000" style:font-name="微軟正黑體" fo:font-size="13pt" fo:letter-spacing="normal" style:font-name-asian="微軟正黑體" style:font-size-asian="13pt" style:language-asian="zh" style:country-asian="TW" style:font-style-asian="normal" style:font-weight-asian="normal" style:font-size-complex="13pt"/>
    </style:style>
    <style:style style:name="P6" style:family="paragraph" style:parent-style-name="Standard">
      <style:paragraph-properties fo:text-align="start" style:justify-single-word="false"/>
    </style:style>
    <style:style style:name="P7" style:family="paragraph" style:parent-style-name="Standard">
      <style:paragraph-properties fo:text-align="start" style:justify-single-word="false"/>
      <style:text-properties fo:font-variant="normal" fo:text-transform="none" fo:color="#000000" style:font-name="微軟正黑體" fo:letter-spacing="normal" style:font-name-asian="微軟正黑體" style:language-asian="zh" style:country-asian="TW"/>
    </style:style>
    <style:style style:name="P8" style:family="paragraph" style:parent-style-name="Standard">
      <style:paragraph-properties fo:text-align="start" style:justify-single-word="false"/>
      <style:text-properties style:font-name="微軟正黑體" style:font-name-asian="微軟正黑體" style:language-asian="zh" style:country-asian="TW"/>
    </style:style>
    <style:style style:name="P9" style:family="paragraph" style:parent-style-name="Standard">
      <style:text-properties fo:color="#000000" style:font-name="微軟正黑體" fo:font-size="10pt" style:font-name-asian="微軟正黑體" style:font-size-asian="10pt" style:font-name-complex="細明體" style:font-size-complex="10pt"/>
    </style:style>
    <style:style style:name="T1" style:family="text">
      <style:text-properties fo:font-variant="normal" fo:text-transform="none" fo:color="#000000" fo:letter-spacing="normal"/>
    </style:style>
    <style:style style:name="T2" style:family="text">
      <style:text-properties fo:font-variant="normal" fo:text-transform="none" fo:color="#000000" style:font-name="微軟正黑體" fo:font-size="12pt" fo:letter-spacing="normal" style:font-name-asian="微軟正黑體" style:font-size-asian="12pt" style:language-asian="zh" style:country-asian="TW" style:font-style-asian="normal" style:font-weight-asian="normal" style:font-size-complex="12pt"/>
    </style:style>
    <style:style style:name="T3" style:family="text">
      <style:text-properties fo:font-variant="normal" fo:text-transform="none" fo:color="#000000" style:font-name="微軟正黑體" fo:font-size="12pt" fo:letter-spacing="normal" style:font-name-asian="微軟正黑體" style:font-size-asian="12pt" style:language-asian="zh" style:country-asian="TW" style:font-size-complex="12pt"/>
    </style:style>
    <style:style style:name="T4" style:family="text">
      <style:text-properties fo:font-variant="normal" fo:text-transform="none" fo:color="#000000" style:font-name="微軟正黑體" fo:font-size="12pt" fo:letter-spacing="normal" fo:font-style="normal" fo:font-weight="normal" style:font-name-asian="微軟正黑體" style:font-size-asian="12pt" style:language-asian="zh" style:country-asian="TW" style:font-size-complex="12pt"/>
    </style:style>
    <style:style style:name="T5" style:family="text">
      <style:text-properties fo:color="#000000" style:font-name="微軟正黑體" fo:font-size="10pt" style:font-name-asian="微軟正黑體" style:font-size-asian="10pt" style:font-name-complex="細明體" style:font-size-complex="10pt"/>
    </style:style>
    <style:style style:name="T6" style:family="text">
      <style:text-properties fo:color="#000000" style:font-name="微軟正黑體" fo:font-size="12pt" style:font-name-asian="微軟正黑體" style:font-size-asian="12pt" style:font-name-complex="細明體" style:font-size-complex="12pt"/>
    </style:style>
    <style:style style:name="T7" style:family="text">
      <style:text-properties fo:color="#000000" style:font-name="微軟正黑體" fo:font-size="12pt" style:font-name-asian="微軟正黑體" style:font-size-asian="12pt" style:language-asian="zh" style:country-asian="TW" style:font-name-complex="細明體" style:font-size-complex="12pt"/>
    </style:style>
    <style:style style:name="T8" style:family="text">
      <style:text-properties fo:color="#0000ff" style:font-name="微軟正黑體" fo:font-size="10pt" style:font-name-asian="微軟正黑體" style:font-size-asian="10pt" style:font-name-complex="細明體" style:font-size-complex="10pt"/>
    </style:style>
    <style:style style:name="T9" style:family="text">
      <style:text-properties fo:color="#0000ff" style:font-name="微軟正黑體" fo:font-size="10pt" style:font-name-asian="微軟正黑體" style:font-size-asian="10pt" style:language-asian="zh" style:country-asian="TW" style:font-name-complex="細明體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2016 IBM校園合作計畫</text:p>
      <text:p text:style-name="P3">保證免費!</text:p>
      <text:p text:style-name="P3">跟上產業趨勢!</text:p>
      <text:p text:style-name="P3">在學校也可使用現在全球業界最夯技術!</text:p>
      <text:p text:style-name="P3"/>
      <text:p text:style-name="P3">1 計畫介紹 <text:s/></text:p>
      <text:p text:style-name="P3"><text:s text:c="2"/>物聯網以及資料分析為現在的產業趨勢，IBM為協助培養相關人才，提供學校相關技術之免費使用。此計畫旨為提供學校暨研究單位IBM最新技術 Watson Analytic以及Bluemix。</text:p>
      <text:p text:style-name="P3"/>
      <text:p text:style-name="P3">2 服務介紹</text:p>
      <text:p text:style-name="P3"><text:s text:c="3"/>Watson Analytic<text:span text:style-name="T1">是一個雲端商業分析服務，為企業提供具時效性、可預測性的資料分析，搭配視覺化分析工具與自然語言溝通，在學校也能夠使用業界最新技術。</text:span></text:p>
      <text:p text:style-name="P4"/>
      <text:p text:style-name="P6"><text:span text:style-name="T1"><text:s text:c="3"/></text:span><text:span text:style-name="T3">Blumix </text:span><text:span text:style-name="T2">是一由</text:span><text:span text:style-name="T4">IBM</text:span><text:span text:style-name="T2">所開發的開放雲端平台， 目的是希望提供開發者一個方便、快速設計的平台， 同時也讓企業可以更好的整合各種不同的平台服務， </text:span><text:span text:style-name="T4">Bluemix</text:span><text:span text:style-name="T2">有提供上百個雲服務與</text:span><text:span text:style-name="T4">API</text:span><text:span text:style-name="T2">， 包含IBM人工智慧服務Watson,大數據分析工具及IOT服務，還有各種虛擬機器以及資料庫等。</text:span></text:p>
      <text:p text:style-name="P4"><text:s/></text:p>
      <text:p text:style-name="P5">3 如何申請</text:p>
      <text:p text:style-name="P4"><text:s text:c="2"/>教授若有使用意願，可以與我們聯繫。使用平台簡單上手之後，IBM預計也會在九月舉辦工作坊，歡迎教授踴躍參加!</text:p>
      <text:p text:style-name="P4"><text:s text:c="2"/>Watson Analytic:</text:p>
      <text:p text:style-name="P4"><text:s text:c="5"/>線上註冊之後即可免費使用*。</text:p>
      <text:p text:style-name="P4"><text:s text:c="2"/>Bluemix:</text:p>
      <text:p text:style-name="P3"><text:span text:style-name="T1"><text:s text:c="2"/>教授可以向IBM提出申請，申請通過後，教授可以獲得12個月，學生可獲得6個月的免費使用</text:span>，讓你們輕鬆上線!</text:p>
      <text:p text:style-name="P3"/>
      <text:p text:style-name="P3">4 後續服務</text:p>
      <text:p text:style-name="P3"><text:s text:c="2"/>若有任何需求，請與負責專員聯繫 </text:p>
      <text:p text:style-name="P3"><text:s text:c="2"/>Vincent Chiu 邱培欽</text:p>
      <text:p text:style-name="P1"><text:s text:c="2"/><text:a xlink:type="simple" xlink:href="mailto:chiupc@tw.ibm.com">chiupc@tw.ibm.com</text:a></text:p>
      <text:p text:style-name="P3"><text:s text:c="2"/>0917-508-868</text:p>
      <text:p text:style-name="P3"/>
      <text:p text:style-name="P3"/>
      <text:p text:style-name="P3"><text:soft-page-break/>5 平台聯結</text:p>
      <text:p text:style-name="Standard"><text:span text:style-name="T5"><text:s text:c="2"/></text:span><text:span text:style-name="T7">Watson a</text:span><text:span text:style-name="T6">nalytic平台聯結:</text:span><text:a xlink:type="simple" xlink:href="https://watson.analytics.ibmcloud.com/product"><text:span text:style-name="T8">https://watson.analytics.ibmcloud.com/product</text:span></text:a></text:p>
      <text:p text:style-name="Standard"><text:span text:style-name="T5"><text:s text:c="2"/></text:span><text:span text:style-name="T7">Bluemix平台聯結:</text:span><text:a xlink:type="simple" xlink:href="https://console.ng.bluemix.net/"><text:span text:style-name="T8">https://console.ng.bluemix.net/</text:span></text:a></text:p>
      <text:p text:style-name="Standard"><text:span text:style-name="T8"><text:s text:c="2"/></text:span><text:span text:style-name="T7">Bluemix官方論壇:</text:span><text:a xlink:type="simple" xlink:href="https://ilovebluemix.com/"><text:span text:style-name="T9">https://ilovebluemix.com/</text:span></text:a></text:p>
      <text:p text:style-name="Standard"><text:span text:style-name="T9"/></text:p>
      <text:p text:style-name="Standard"><text:span text:style-name="T9"/></text:p>
      <text:p text:style-name="Standard"><text:span text:style-name="T9"/></text:p>
      <text:p text:style-name="P9">*Watson Analytic之使用有流量限制，詳情請與我們的專員聯繫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細明體" svg:font-family="細明體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letter-kerning="true" style:font-name-asian="Microsoft YaHei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12T11:13:44.90</meta:creation-date>
    <dc:date>2016-08-17T11:20:10.97</dc:date>
    <meta:editing-duration>PT1H25M16S</meta:editing-duration>
    <meta:editing-cycles>9</meta:editing-cycles>
    <meta:generator>OpenOffice/4.0.1$Win32 OpenOffice.org_project/401m5$Build-9714</meta:generator>
    <meta:document-statistic meta:table-count="0" meta:image-count="0" meta:object-count="0" meta:page-count="2" meta:paragraph-count="26" meta:word-count="490" meta:character-count="811"/>
  </office:meta>
</office:document-meta>
</file>